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ents:lfnw_2026_engineerspeak"/><text:bookmark-start text:name="__RefHeading___engineerspeak_translation_skills_between_teams_1"/><text:bookmark-start text:name="engineerspeak_translation_skills_between_teams"/>Engineerspeak – translation skills between teams<text:bookmark-end text:name="__RefHeading___engineerspeak_translation_skills_between_teams_1"/><text:bookmark-end text:name="engineerspeak_translation_skills_between_teams"/></text:h>
      <text:list text:style-name="List_20_1" text:continue-numbering="false">
        <text:list-item>
          <text:p text:style-name="List_20_1_Content_First"> <text:span text:style-name="Strong_20_Emphasis">Speaker</text:span>: Bri Hatch  </text:p>
        </text:list-item>
        <text:list-item>
          <text:p text:style-name="List_20_1_Content"> <text:span text:style-name="Strong_20_Emphasis">Room</text:span>: HC 108  </text:p>
        </text:list-item>
        <text:list-item>
          <text:p text:style-name="List_20_1_Content_Last"> <text:span text:style-name="Strong_20_Emphasis">Time</text:span>: Sat 4:00 pm – 4:30 pm  </text:p>
        </text:list-item>
      </text:list>
      <text:list text:style-name="List_20_1" text:continue-numbering="false">
        <text:list-item>
          <text:p text:style-name="List_20_1_Content_First"> <text:span text:style-name="Strong_20_Emphasis">Format</text:span>: Lecture (30 Min + Q&amp;A)  </text:p>
        </text:list-item>
        <text:list-item>
          <text:p text:style-name="List_20_1_Content"> <text:span text:style-name="Strong_20_Emphasis">Difficulty</text:span>: Introductory  </text:p>
        </text:list-item>
        <text:list-item>
          <text:p text:style-name="List_20_1_Content"> <text:span text:style-name="Strong_20_Emphasis">Track</text:span>: Random  </text:p>
        </text:list-item>
        <text:list-item>
          <text:p text:style-name="List_20_1_Content"> <text:span text:style-name="Strong_20_Emphasis">Presenter Location</text:span>: In-person  </text:p>
        </text:list-item>
        <text:list-item>
          <text:p text:style-name="List_20_1_Content_Last"> <text:span text:style-name="Strong_20_Emphasis">Experience</text:span>: umpteenth time speaking  </text:p>
        </text:list-item>
      </text:list>
      <text:h text:style-name="Heading_20_3" text:outline-level="3"><text:bookmark-start text:name="__RefHeading___description_2"/><text:bookmark-start text:name="description"/>Description:<text:bookmark-end text:name="__RefHeading___description_2"/><text:bookmark-end text:name="description"/></text:h>
      <text:p text:style-name="Text_20_body">To non‑engineers, geeks often sound like a chorus of doom. When we say a codebase is “complete garbage,” we’re usually describing a tiny deviation from technical excellence — but sales and marketing may hear catastrophe and start polishing their résumés. This talk explores the dialect of <text:span text:style-name="Strong_20_Emphasis">Engineerspeak</text:span>: why technical minds gravitate toward edge cases, minutiae, and blunt honesty, and how that communication style can create friction across teams.</text:p>
      <text:p text:style-name="Text_20_body">Bri breaks down how to bridge the gap between technical rigor and organizational communication without sacrificing integrity. Expect humor, horror stories, and a healthy dose of self‑deprecation as we examine how to optimize one of the buggiest interfaces in any company: the one between teams.</text:p>
      <text:p text:style-name="Text_20_body"><text:span text:style-name="Strong_20_Emphasis">Target Audience:</text:span></text:p>
      <text:list text:style-name="List_20_1" text:continue-numbering="false">
        <text:list-item>
          <text:p text:style-name="LastListParagraph_List_20_1_Content_First"> Anyone who interacts across the geek / non‑geek border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4T21::49:14</meta:creation-date>
    <dc:creator>Generated</dc:creator>
    <dc:date>2026-08-14T21::49:14</dc:date>
    <dc:language>en-US</dc:language>
    <meta:editing-cycles>1</meta:editing-cycles>
    <meta:editing-duration>PT0S</meta:editing-duration>
    <dc:title>events:lfnw_2026_engineerspeak</dc:title>
  </office:meta>
</office:document-meta>
</file>