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Homelab 2.0: Building a Soft Nest for Your Applications<text:line-break/>Sat 9:30 am - 10:00 am<text:line-break/>CC203<text:line-break/><text:s text:c="14"/></text:p>
      <text:p text:style-name="Text_20_body"><text:bookmark text:name="events:lfnw_2026_homelab_2_0"/>My homelab began with a chat server for my robotics team running on a Raspberry Pi. Over time, it grew to over a dozen services, moved hardware multiple times, and became hard to manage and maintain. I had tried several times to use automation tools like Ansible to assist me, but they never stuck. One day, I decided I had had enough and started to design a new architecture from the ground up to solve the many problems I was facing.</text:p>
      <text:p text:style-name="Text_20_body">Attendees will learn how to create a fully reproducible environment using Golden Images, Terraform, Ansible, and the key to it all, the Disposable Architecture that prevents configuration drift. To achieve the following goals.</text:p>
      <text:p text:style-name="Text_20_body">* Maintaining and updating services should be quick and easy. Ideally, done from a phone in my spare time.
* Fully reproducible. The environment should be set up with nothing but git repositories.
* 0 config drift. For IaC tools like Ansible to work, config drift cannot happen.
* Automate the boring stuff as much as possible. Things like DNS entries, backups, SSL certs, etc. Should be automated.</text:p>
      <text:p text:style-name="Preformatted_20_Text"><text:s text:c="4"/>Lecture (30 Min + Q&amp;A)<text:line-break/><text:s text:c="26"/>Some experience required<text:line-break/><text:s text:c="26"/>Self-Hosting<text:line-break/><text:s text:c="26"/>In-person<text:line-break/><text:s text:c="26"/>first time speak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3::33:51</meta:creation-date>
    <dc:creator>Generated</dc:creator>
    <dc:date>2026-08-14T23::33:51</dc:date>
    <dc:language>en-US</dc:language>
    <meta:editing-cycles>1</meta:editing-cycles>
    <meta:editing-duration>PT0S</meta:editing-duration>
    <dc:title>events:lfnw_2026_homelab_2_0</dc:title>
  </office:meta>
</office:document-meta>
</file>