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sovereignty"/><text:bookmark-start text:name="__RefHeading___sovereignty_1"/><text:bookmark-start text:name="sovereignty"/>Sovereignty<text:bookmark-end text:name="__RefHeading___sovereignty_1"/><text:bookmark-end text:name="sovereignty"/></text:h>
      <text:list text:style-name="List_20_1" text:continue-numbering="false">
        <text:list-item>
          <text:p text:style-name="List_20_1_Content_First"> <text:span text:style-name="Strong_20_Emphasis">Speaker</text:span>: Jon “maddog” Hall  </text:p>
        </text:list-item>
        <text:list-item>
          <text:p text:style-name="List_20_1_Content"> <text:span text:style-name="Strong_20_Emphasis">Room</text:span>: HC 108  </text:p>
        </text:list-item>
        <text:list-item>
          <text:p text:style-name="List_20_1_Content_Last"> <text:span text:style-name="Strong_20_Emphasis">Time</text:span>: Sat 9:30 am – 10: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curity / Privacy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maddog travels around the world and increasingly hears the word “sovereignty.” Like the word “free” in Free Software, it is often misunderstood.</text:p>
      <text:p text:style-name="Text_20_body">Free Software is not only about the freedom to do what you want with your software — it is also about <text:span text:style-name="Strong_20_Emphasis">control</text:span>, ensuring *you* are in charge rather than a company or external entity.</text:p>
      <text:p text:style-name="Text_20_body">Today, many people think of “sovereignty” as simply having data stored within their own country under local laws. But sovereignty also means <text:span text:style-name="Strong_20_Emphasis">you</text:span> are the sovereign — the king or queen — of your own computer.</text:p>
      <text:p text:style-name="Text_20_body">This talk explores issues of sovereignty and how, through Free Software, Open Hardware, Open Data, and the Internet, you can regain control of your computing, and therefore your business and your life.</text:p>
      <text:p text:style-name="Text_20_body"><text:span text:style-name="Strong_20_Emphasis">Target Audience:</text:span></text:p>
      <text:list text:style-name="List_20_1" text:continue-numbering="false">
        <text:list-item>
          <text:p text:style-name="List_20_1_Content_First"> beginners  </text:p>
        </text:list-item>
        <text:list-item>
          <text:p text:style-name="List_20_1_Content"> business and government people  </text:p>
        </text:list-item>
        <text:list-item>
          <text:p text:style-name="List_20_1_Content"> educators  </text:p>
        </text:list-item>
        <text:list-item>
          <text:p text:style-name="List_20_1_Content_Last"> end use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9::27:07</meta:creation-date>
    <dc:creator>Generated</dc:creator>
    <dc:date>2026-08-14T09::27:07</dc:date>
    <dc:language>en-US</dc:language>
    <meta:editing-cycles>1</meta:editing-cycles>
    <meta:editing-duration>PT0S</meta:editing-duration>
    <dc:title>events:lfnw_2026_sovereignty</dc:title>
  </office:meta>
</office:document-meta>
</file>