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68f1eb84e8167a1c337fa0fd3836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3.890625cm" svg:height="2.936875cm"><draw:image xlink:href="Pictures/0768f1eb84e8167a1c337fa0fd383606.png" xlink:type="simple" xlink:show="embed" xlink:actuate="onLoad"/></draw:frame></text:p>
      <text:list text:style-name="List_20_1" text:continue-numbering="false">
        <text:list-item>
          <text:p text:style-name="LastListParagraph_List_20_1_Content_First"><text:bookmark text:name="gallery:start"/> Blockprint, Fabric Ink on T-shirt, Gimp vector trace, logo sketch by my mother. Partially inspired by <text:a xlink:type="simple" xlink:href="https://en.wikipedia.org/wiki/Comic_Sans" text:style-name="Internet_20_link" text:visited-style-name="Visited_20_Internet_20_Link">Comic_Sans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3::53:31</meta:creation-date>
    <dc:creator>Generated</dc:creator>
    <dc:date>2026-08-14T23::53:31</dc:date>
    <dc:language>en-US</dc:language>
    <meta:editing-cycles>1</meta:editing-cycles>
    <meta:editing-duration>PT0S</meta:editing-duration>
    <dc:title>gallery:start</dc:title>
  </office:meta>
</office:document-meta>
</file>