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oftware:android"/><text:bookmark-start text:name="__RefHeading___phones_and_more_1"/><text:bookmark-start text:name="phones_and_more"/>Phones and more<text:bookmark-end text:name="__RefHeading___phones_and_more_1"/><text:bookmark-end text:name="phones_and_more"/></text:h>
      <text:p text:style-name="Text_20_body">Android is built on the <text:a xlink:type="simple" xlink:href="https://source.android.com/" text:style-name="Internet_20_link" text:visited-style-name="Visited_20_Internet_20_Link">AOSP project</text:a>.  You can access your phone, or tablet, using the <text:a xlink:type="simple" xlink:href="https://developer.android.com/studio" text:style-name="Internet_20_link" text:visited-style-name="Visited_20_Internet_20_Link">Android SDK</text:a> to access <text:a xlink:type="simple" xlink:href="https://developer.android.com/tools/adb" text:style-name="Internet_20_link" text:visited-style-name="Visited_20_Internet_20_Link">Android Debug Tooling</text:a>, adb, tooling in the terminal.  This is how you would commonly perform basic backups, access device folders in your file manager, and perform rom flashing.</text:p>
      <text:h text:style-name="Heading_20_4" text:outline-level="4"><text:bookmark-start text:name="__RefHeading___roms_and_alternatives_to_stock_2"/><text:bookmark-start text:name="roms_and_alternatives_to_stock"/>ROMs and alternatives to stock<text:bookmark-end text:name="__RefHeading___roms_and_alternatives_to_stock_2"/><text:bookmark-end text:name="roms_and_alternatives_to_stock"/></text:h>
      <text:p text:style-name="Text_20_body">Stock being the system how it arrives.  Alternatives include:</text:p>
      <text:list text:style-name="List_20_1" text:continue-numbering="false">
        <text:list-item>
          <text:p text:style-name="List_20_1_Content_First"> <text:a xlink:type="simple" xlink:href="https://lineageos.org/" text:style-name="Internet_20_link" text:visited-style-name="Visited_20_Internet_20_Link">LineageOS</text:a>, which most other projects are based off.</text:p>
        </text:list-item>
        <text:list-item>
          <text:p text:style-name="List_20_1_Content"> <text:a xlink:type="simple" xlink:href="https://crdroid.net/" text:style-name="Internet_20_link" text:visited-style-name="Visited_20_Internet_20_Link">crDroid</text:a>, a feature rich variation of LineageOS</text:p>
        </text:list-item>
        <text:list-item>
          <text:p text:style-name="List_20_1_Content_Last"> <text:a xlink:type="simple" xlink:href="https://grapheneos.org/" text:style-name="Internet_20_link" text:visited-style-name="Visited_20_Internet_20_Link">GrapheneOS</text:a>, designed almost exclusively for the Google Pixel line.  Fork of <text:a xlink:type="simple" xlink:href="https://en.wikipedia.org/wiki//wiki/CopperheadOS" text:style-name="Internet_20_link" text:visited-style-name="Visited_20_Internet_20_Link">Copperhead</text:a>, built for security and excellence while phones are still supported under Google's seven year coding coverag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1::22:33</meta:creation-date>
    <dc:creator>Generated</dc:creator>
    <dc:date>2026-08-14T11::22:33</dc:date>
    <dc:language>en-US</dc:language>
    <meta:editing-cycles>1</meta:editing-cycles>
    <meta:editing-duration>PT0S</meta:editing-duration>
    <dc:title>software:android</dc:title>
  </office:meta>
</office:document-meta>
</file>