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f034ca8289d9ebfd78cf3b47ee84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livingcartoon.org/start/start" text:style-name="Internet_20_link" text:visited-style-name="Visited_20_Internet_20_Link"> Mainpage</text:a>
<text:a xlink:type="simple" xlink:href="https://wiki.livingcartoon.org/podcasts/start" text:style-name="Internet_20_link" text:visited-style-name="Visited_20_Internet_20_Link">🎙️ Podcast</text:a>
<text:a xlink:type="simple" xlink:href="https://podcast.james.network" text:style-name="Internet_20_link" text:visited-style-name="Visited_20_Internet_20_Link">🎙️ Listen Instead</text:a>
<text:a xlink:type="simple" xlink:href="https://ko-fi.com/livingcartoon" text:style-name="Internet_20_link" text:visited-style-name="Visited_20_Internet_20_Link">🛍️ Support the Show</text:a>
<text:a xlink:type="simple" xlink:href="https://wiki.livingcartoon.org/chat/start" text:style-name="Internet_20_link" text:visited-style-name="Visited_20_Internet_20_Link">🏠 Communities</text:a></text:p>
      <text:p text:style-name="Horizontal_20_Line"/>
      <text:p text:style-name="Text_20_body"><draw:frame draw:style-name="media" draw:name="0" text:anchor-type="as-char" draw:z-index="0" svg:width="10.583333333333cm" svg:height="10.583333333333cm"><draw:image xlink:href="Pictures/54f034ca8289d9ebfd78cf3b47ee8471.png" xlink:type="simple" xlink:show="embed" xlink:actuate="onLoad"/></draw:frame></text:p>
      <text:p text:style-name="Text_20_body"><text:bookmark text:name="start:public"/>Welcome to the home of <text:a xlink:type="simple" xlink:href="https://wiki.livingcartoon.org/linuxprepper/start" text:style-name="Internet_20_link" text:visited-style-name="Visited_20_Internet_20_Link">Linux Prepper Podcast</text:a>!</text:p>
      <text:p text:style-name="Text_20_body">This wiki is the ongoing attempt at:</text:p>
      <text:list text:style-name="List_20_1" text:continue-numbering="false">
        <text:list-item>
          <text:p text:style-name="List_20_1_Content_First"> Migrating a live, existing system over to livingcartoon.org</text:p>
        </text:list-item>
        <text:list-item>
          <text:p text:style-name="List_20_1_Content"> Building out resources for listeners and the curious!</text:p>
        </text:list-item>
        <text:list-item>
          <text:p text:style-name="List_20_1_Content_Last"> <text:a xlink:type="simple" xlink:href="https://wiki.livingcartoon.org/events/upcoming" text:style-name="Internet_20_link" text:visited-style-name="Visited_20_Internet_20_Link">Upcoming Events</text:a></text:p>
        </text:list-item>
      </text:list>
      <text:p text:style-name="Text_20_body">Unsure if a wiki is for you?  <text:a xlink:type="simple" xlink:href="http://discuss.livingcartoon.org" text:style-name="Internet_20_link" text:visited-style-name="Visited_20_Internet_20_Link">Check out the forum!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0::56:03</meta:creation-date>
    <dc:creator>Generated</dc:creator>
    <dc:date>2026-08-15T00::56:03</dc:date>
    <dc:language>en-US</dc:language>
    <meta:editing-cycles>1</meta:editing-cycles>
    <meta:editing-duration>PT0S</meta:editing-duration>
    <dc:title>start:public</dc:title>
  </office:meta>
</office:document-meta>
</file>