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seagl_2026_scan_my_brainot"/><text:bookmark-start text:name="__RefHeading___scan_my_brainrot_seagl_2026_1"/><text:bookmark-start text:name="scan_my_brainrot_seagl_2026"/>Scan My Brainrot @ SeaGL 2026<text:bookmark-end text:name="__RefHeading___scan_my_brainrot_seagl_2026_1"/><text:bookmark-end text:name="scan_my_brainrot_seagl_2026"/></text:h>
      <text:p text:style-name="Text_20_body">Scan My Brainrot is an original theatre performance that has been specifically created for Linux Conference audiences.  It will be performed Friday, 10/23 for SeaGL 202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3::00:35</meta:creation-date>
    <dc:creator>Generated</dc:creator>
    <dc:date>2026-08-15T03::00:35</dc:date>
    <dc:language>en-US</dc:language>
    <meta:editing-cycles>1</meta:editing-cycles>
    <meta:editing-duration>PT0S</meta:editing-duration>
    <dc:title>events:seagl_2026_scan_my_brainot</dc:title>
  </office:meta>
</office:document-meta>
</file>